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line-height="0.3472in"/>
    </style:style>
    <style:style style:name="P2" style:parent-style-name="內文" style:family="paragraph">
      <style:paragraph-properties fo:line-height="0.3472in"/>
    </style:style>
    <style:style style:name="P3" style:parent-style-name="內文" style:family="paragraph">
      <style:paragraph-properties fo:line-height="0.2777in"/>
    </style:style>
    <style:style style:name="P4" style:parent-style-name="內文" style:family="paragraph">
      <style:paragraph-properties fo:line-height="0.2777in"/>
    </style:style>
    <style:style style:name="P5" style:parent-style-name="內文" style:family="paragraph">
      <style:paragraph-properties fo:line-height="0.2777in"/>
    </style:style>
    <style:style style:name="P6" style:parent-style-name="內文" style:family="paragraph">
      <style:paragraph-properties fo:line-height="0.2777in"/>
    </style:style>
    <style:style style:name="P7" style:parent-style-name="內文" style:family="paragraph">
      <style:paragraph-properties fo:line-height="0.2777in"/>
    </style:style>
    <style:style style:name="P8" style:parent-style-name="內文" style:family="paragraph">
      <style:paragraph-properties fo:line-height="0.2777in"/>
    </style:style>
    <style:style style:name="P9" style:parent-style-name="內文" style:family="paragraph">
      <style:paragraph-properties fo:line-height="0.2777in"/>
    </style:style>
    <style:style style:name="P10" style:parent-style-name="內文" style:family="paragraph">
      <style:paragraph-properties fo:line-height="0.2777in"/>
    </style:style>
    <style:style style:name="P11" style:parent-style-name="內文" style:family="paragraph">
      <style:paragraph-properties fo:line-height="0.2777in"/>
    </style:style>
    <style:style style:name="P12" style:parent-style-name="內文" style:family="paragraph">
      <style:paragraph-properties fo:line-height="0.2777in"/>
    </style:style>
    <style:style style:name="P13" style:parent-style-name="內文" style:family="paragraph">
      <style:paragraph-properties fo:line-height="0.2777in"/>
    </style:style>
    <style:style style:name="P14" style:parent-style-name="內文" style:family="paragraph">
      <style:paragraph-properties fo:line-height="0.2777in"/>
    </style:style>
    <style:style style:name="P15" style:parent-style-name="內文" style:family="paragraph">
      <style:paragraph-properties fo:line-height="0.2777in"/>
    </style:style>
    <style:style style:name="P16" style:parent-style-name="內文" style:family="paragraph">
      <style:paragraph-properties fo:line-height="0.2777in"/>
    </style:style>
    <style:style style:name="P17" style:parent-style-name="內文" style:family="paragraph">
      <style:paragraph-properties fo:line-height="0.2777in"/>
    </style:style>
    <style:style style:name="P18" style:parent-style-name="內文" style:family="paragraph">
      <style:paragraph-properties fo:line-height="0.2777in"/>
    </style:style>
    <style:style style:name="P19" style:parent-style-name="內文" style:family="paragraph">
      <style:paragraph-properties fo:line-height="0.2777in"/>
    </style:style>
    <style:style style:name="P20" style:parent-style-name="內文" style:family="paragraph">
      <style:paragraph-properties fo:line-height="0.2777in"/>
    </style:style>
    <style:style style:name="P21" style:parent-style-name="內文" style:family="paragraph">
      <style:paragraph-properties fo:line-height="0.2777in"/>
    </style:style>
    <style:style style:name="P22" style:parent-style-name="內文" style:family="paragraph">
      <style:paragraph-properties fo:line-height="0.2777in"/>
    </style:style>
    <style:style style:name="P23" style:parent-style-name="內文" style:family="paragraph">
      <style:paragraph-properties fo:line-height="0.2777in"/>
    </style:style>
    <style:style style:name="P24" style:parent-style-name="內文" style:family="paragraph">
      <style:paragraph-properties fo:line-height="0.2777in"/>
    </style:style>
    <style:style style:name="P25" style:parent-style-name="內文" style:family="paragraph">
      <style:paragraph-properties fo:line-height="0.2777in"/>
    </style:style>
    <style:style style:name="P26" style:parent-style-name="內文" style:family="paragraph">
      <style:paragraph-properties fo:line-height="0.2777in"/>
    </style:style>
    <style:style style:name="P27" style:parent-style-name="內文" style:family="paragraph">
      <style:paragraph-properties fo:line-height="0.3055in"/>
    </style:style>
    <style:style style:name="P28" style:parent-style-name="內文" style:family="paragraph">
      <style:paragraph-properties fo:line-height="0.2777in"/>
    </style:style>
    <style:style style:name="P29" style:parent-style-name="內文" style:family="paragraph">
      <style:paragraph-properties fo:line-height="0.2777in"/>
    </style:style>
    <style:style style:name="P30" style:parent-style-name="內文" style:family="paragraph">
      <style:paragraph-properties fo:line-height="0.2777in"/>
    </style:style>
    <style:style style:name="P31" style:parent-style-name="內文" style:family="paragraph">
      <style:paragraph-properties fo:line-height="0.2777in"/>
    </style:style>
    <style:style style:name="P32" style:parent-style-name="內文" style:family="paragraph">
      <style:paragraph-properties fo:line-height="0.2777in"/>
    </style:style>
    <style:style style:name="P33" style:parent-style-name="內文" style:family="paragraph">
      <style:paragraph-properties fo:line-height="0.2777in"/>
    </style:style>
    <style:style style:name="P34" style:parent-style-name="內文" style:family="paragraph">
      <style:paragraph-properties fo:line-height="0.2777in"/>
    </style:style>
    <style:style style:name="P35" style:parent-style-name="內文" style:family="paragraph">
      <style:paragraph-properties fo:line-height="0.2777in"/>
    </style:style>
    <style:style style:name="P36" style:parent-style-name="內文" style:family="paragraph">
      <style:paragraph-properties fo:line-height="0.2777in"/>
    </style:style>
    <style:style style:name="P37" style:parent-style-name="內文" style:family="paragraph">
      <style:paragraph-properties fo:line-height="0.2777in"/>
    </style:style>
    <style:style style:name="P38" style:parent-style-name="內文" style:family="paragraph">
      <style:paragraph-properties fo:line-height="0.2777in"/>
    </style:style>
    <style:style style:name="P39" style:parent-style-name="內文" style:family="paragraph">
      <style:paragraph-properties fo:line-height="0.2777in"/>
    </style:style>
    <style:style style:name="P40" style:parent-style-name="內文" style:family="paragraph">
      <style:paragraph-properties fo:line-height="0.2777in"/>
    </style:style>
    <style:style style:name="P41" style:parent-style-name="內文" style:family="paragraph">
      <style:paragraph-properties fo:line-height="0.2777in"/>
    </style:style>
    <style:style style:name="P42" style:parent-style-name="內文" style:family="paragraph">
      <style:paragraph-properties fo:line-height="0.2777in"/>
    </style:style>
    <style:style style:name="P43" style:parent-style-name="內文" style:family="paragraph">
      <style:paragraph-properties fo:line-height="0.2777in"/>
    </style:style>
    <style:style style:name="P44" style:parent-style-name="內文" style:family="paragraph">
      <style:paragraph-properties fo:line-height="0.2777in"/>
    </style:style>
    <style:style style:name="P45" style:parent-style-name="內文" style:family="paragraph">
      <style:paragraph-properties fo:line-height="0.2777in"/>
    </style:style>
    <style:style style:name="P46" style:parent-style-name="內文" style:family="paragraph">
      <style:paragraph-properties fo:line-height="0.2777in"/>
    </style:style>
    <style:style style:name="P47" style:parent-style-name="內文" style:family="paragraph">
      <style:paragraph-properties fo:line-height="0.2777in"/>
    </style:style>
    <style:style style:name="P48" style:parent-style-name="內文" style:family="paragraph">
      <style:paragraph-properties fo:line-height="0.2777in"/>
    </style:style>
    <style:style style:name="P49" style:parent-style-name="內文" style:family="paragraph">
      <style:paragraph-properties fo:line-height="0.2777in"/>
    </style:style>
    <style:style style:name="P50" style:parent-style-name="內文" style:family="paragraph">
      <style:paragraph-properties fo:line-height="0.2777in"/>
    </style:style>
    <style:style style:name="P51" style:parent-style-name="內文" style:family="paragraph">
      <style:paragraph-properties fo:line-height="0.2777in"/>
    </style:style>
    <style:style style:name="P52" style:parent-style-name="內文" style:family="paragraph">
      <style:paragraph-properties fo:line-height="0.2777in"/>
    </style:style>
    <style:style style:name="P53" style:parent-style-name="內文" style:family="paragraph">
      <style:paragraph-properties fo:line-height="0.2777in"/>
    </style:style>
    <style:style style:name="P54" style:parent-style-name="內文" style:family="paragraph">
      <style:paragraph-properties fo:line-height="0.2777in"/>
    </style:style>
    <style:style style:name="P55" style:parent-style-name="內文" style:family="paragraph">
      <style:paragraph-properties fo:line-height="0.2777in"/>
    </style:style>
    <style:style style:name="P56" style:parent-style-name="內文" style:family="paragraph">
      <style:paragraph-properties fo:line-height="0.2777in"/>
    </style:style>
    <style:style style:name="P57" style:parent-style-name="內文" style:family="paragraph">
      <style:paragraph-properties fo:line-height="0.2777in"/>
    </style:style>
    <style:style style:name="P58" style:parent-style-name="內文" style:family="paragraph">
      <style:paragraph-properties fo:line-height="0.2777in"/>
    </style:style>
    <style:style style:name="P59" style:parent-style-name="內文" style:family="paragraph">
      <style:paragraph-properties fo:line-height="0.2777in"/>
    </style:style>
    <style:style style:name="P60" style:parent-style-name="內文" style:family="paragraph">
      <style:paragraph-properties fo:line-height="0.2777in"/>
    </style:style>
    <style:style style:name="P61" style:parent-style-name="內文" style:family="paragraph">
      <style:paragraph-properties fo:line-height="0.2777in"/>
    </style:style>
    <style:style style:name="P62" style:parent-style-name="內文" style:family="paragraph">
      <style:paragraph-properties fo:line-height="0.2777in"/>
    </style:style>
    <style:style style:name="P63" style:parent-style-name="內文" style:family="paragraph">
      <style:paragraph-properties fo:line-height="0.2777in"/>
    </style:style>
    <style:style style:name="P64" style:parent-style-name="內文" style:family="paragraph">
      <style:paragraph-properties fo:line-height="0.2777in"/>
    </style:style>
    <style:style style:name="P65" style:parent-style-name="內文" style:family="paragraph">
      <style:paragraph-properties fo:line-height="0.2777in"/>
    </style:style>
    <style:style style:name="P66" style:parent-style-name="內文" style:family="paragraph">
      <style:paragraph-properties fo:line-height="0.2777in"/>
    </style:style>
    <style:style style:name="P67" style:parent-style-name="內文" style:family="paragraph">
      <style:paragraph-properties fo:line-height="0.2777in"/>
    </style:style>
    <style:style style:name="P68" style:parent-style-name="內文" style:family="paragraph">
      <style:paragraph-properties fo:line-height="0.2777in"/>
    </style:style>
    <style:style style:name="P69" style:parent-style-name="內文" style:family="paragraph">
      <style:paragraph-properties fo:line-height="0.2777in"/>
    </style:style>
    <style:style style:name="P70" style:parent-style-name="內文" style:family="paragraph">
      <style:paragraph-properties fo:line-height="0.2777in"/>
    </style:style>
    <style:style style:name="P71" style:parent-style-name="內文" style:family="paragraph">
      <style:paragraph-properties fo:line-height="0.2777in"/>
    </style:style>
    <style:style style:name="P72" style:parent-style-name="內文" style:family="paragraph">
      <style:paragraph-properties fo:line-height="0.2777in"/>
    </style:style>
    <style:style style:name="P73" style:parent-style-name="內文" style:family="paragraph">
      <style:paragraph-properties fo:line-height="0.3472in"/>
    </style:style>
    <style:style style:name="P74" style:parent-style-name="內文" style:family="paragraph">
      <style:paragraph-properties fo:line-height="0.3472in"/>
    </style:style>
    <style:style style:name="P75" style:parent-style-name="內文" style:family="paragraph">
      <style:paragraph-properties fo:line-height="0.3472in"/>
    </style:style>
    <style:style style:name="P76" style:parent-style-name="內文" style:family="paragraph">
      <style:paragraph-properties fo:line-height="0.3472in"/>
    </style:style>
    <style:style style:name="P77" style:parent-style-name="內文" style:family="paragraph">
      <style:paragraph-properties fo:line-height="0.3472in"/>
    </style:style>
    <style:style style:name="P78" style:parent-style-name="內文" style:family="paragraph">
      <style:paragraph-properties fo:line-height="0.3472in"/>
    </style:style>
    <style:style style:name="P79" style:parent-style-name="內文" style:family="paragraph">
      <style:paragraph-properties fo:line-height="0.3472in"/>
    </style:style>
    <style:style style:name="P80" style:parent-style-name="內文" style:family="paragraph">
      <style:paragraph-properties fo:line-height="0.3472in"/>
    </style:style>
    <style:style style:name="P81" style:parent-style-name="內文" style:family="paragraph">
      <style:paragraph-properties fo:line-height="0.3472in"/>
    </style:style>
    <style:style style:name="P82" style:parent-style-name="內文" style:family="paragraph">
      <style:paragraph-properties fo:line-height="0.3472in"/>
    </style:style>
    <style:style style:name="P83" style:parent-style-name="內文" style:family="paragraph">
      <style:paragraph-properties fo:line-height="0.3472in"/>
    </style:style>
    <style:style style:name="P84" style:parent-style-name="內文" style:family="paragraph">
      <style:paragraph-properties fo:line-height="0.3472in"/>
    </style:style>
    <style:style style:name="P85" style:parent-style-name="內文" style:family="paragraph">
      <style:paragraph-properties fo:line-height="0.3472in"/>
    </style:style>
    <style:style style:name="P86" style:parent-style-name="內文" style:family="paragraph">
      <style:paragraph-properties fo:line-height="0.3472in"/>
    </style:style>
    <style:style style:name="P87" style:parent-style-name="內文" style:family="paragraph">
      <style:paragraph-properties fo:line-height="0.3472in"/>
    </style:style>
    <style:style style:name="P88" style:parent-style-name="內文" style:family="paragraph">
      <style:paragraph-properties fo:line-height="0.3472in"/>
    </style:style>
    <style:style style:name="P89" style:parent-style-name="內文" style:family="paragraph">
      <style:paragraph-properties fo:line-height="0.3472in"/>
    </style:style>
    <style:style style:name="P90" style:parent-style-name="內文" style:family="paragraph">
      <style:paragraph-properties fo:line-height="0.3472in"/>
    </style:style>
    <style:style style:name="P91" style:parent-style-name="內文" style:family="paragraph">
      <style:paragraph-properties fo:line-height="0.3472in"/>
    </style:style>
    <style:style style:name="P92" style:parent-style-name="內文" style:family="paragraph">
      <style:paragraph-properties fo:line-height="0.3472in"/>
    </style:style>
    <style:style style:name="P93" style:parent-style-name="內文" style:family="paragraph">
      <style:paragraph-properties fo:line-height="0.3472in"/>
    </style:style>
    <style:style style:name="P94" style:parent-style-name="內文" style:family="paragraph">
      <style:paragraph-properties fo:line-height="0.3472in"/>
    </style:style>
    <style:style style:name="P95" style:parent-style-name="內文" style:family="paragraph">
      <style:paragraph-properties fo:line-height="0.3472in"/>
    </style:style>
    <style:style style:name="P96" style:parent-style-name="內文" style:family="paragraph">
      <style:paragraph-properties fo:line-height="0.3472in"/>
    </style:style>
    <style:style style:name="P97" style:parent-style-name="內文" style:family="paragraph">
      <style:paragraph-properties fo:line-height="0.3472in"/>
    </style:style>
    <style:style style:name="P98" style:parent-style-name="內文" style:family="paragraph">
      <style:paragraph-properties fo:line-height="0.3472in"/>
    </style:style>
    <style:style style:name="P99" style:parent-style-name="內文" style:family="paragraph">
      <style:paragraph-properties fo:line-height="0.3472in"/>
    </style:style>
    <style:style style:name="P100" style:parent-style-name="內文" style:family="paragraph">
      <style:paragraph-properties fo:line-height="0.3472in"/>
    </style:style>
    <style:style style:name="P101" style:parent-style-name="內文" style:family="paragraph">
      <style:paragraph-properties fo:line-height="0.3472in"/>
    </style:style>
    <style:style style:name="P102" style:parent-style-name="內文" style:family="paragraph">
      <style:paragraph-properties fo:line-height="0.3472in"/>
    </style:style>
    <style:style style:name="P103" style:parent-style-name="內文" style:family="paragraph">
      <style:paragraph-properties fo:line-height="0.3472in"/>
    </style:style>
    <style:style style:name="P104" style:parent-style-name="內文" style:family="paragraph">
      <style:paragraph-properties fo:line-height="0.3472in"/>
    </style:style>
    <style:style style:name="P105" style:parent-style-name="內文" style:family="paragraph">
      <style:paragraph-properties fo:line-height="0.3472in"/>
    </style:style>
    <style:style style:name="P106" style:parent-style-name="內文" style:family="paragraph">
      <style:paragraph-properties fo:line-height="0.3472in"/>
    </style:style>
    <style:style style:name="P107" style:parent-style-name="內文" style:family="paragraph">
      <style:paragraph-properties fo:line-height="0.3472in"/>
    </style:style>
    <style:style style:name="P108" style:parent-style-name="內文" style:family="paragraph">
      <style:paragraph-properties fo:line-height="0.3472in"/>
    </style:style>
    <style:style style:name="P109" style:parent-style-name="內文" style:family="paragraph">
      <style:paragraph-properties fo:line-height="0.3472in"/>
    </style:style>
  </office:automatic-styles>
  <office:body>
    <office:text text:use-soft-page-breaks="true">
      <text:p text:style-name="P1">公開取得報價單或企劃書公告</text:p>
      <text:p text:style-name="P2">公告日:115/09/14</text:p>
      <text:p text:style-name="P3">[機關代碼]3.87.53</text:p>
      <text:p text:style-name="P4">[機關名稱]臺中市西區區公所</text:p>
      <text:p text:style-name="P5">[單位名稱]臺中市西區區公所</text:p>
      <text:p text:style-name="P6">[機關地址] 403臺中市西區金山路11號</text:p>
      <text:p text:style-name="P7">[聯絡人]<text:s/>張倍銘</text:p>
      <text:p text:style-name="P8">[聯絡電話] (04)22245200#112</text:p>
      <text:p text:style-name="P9">[傳真號碼] (04)22255552</text:p>
      <text:p text:style-name="P10">[電子郵件信箱]tccgw6091@taichung.gov.tw</text:p>
      <text:p text:style-name="P11">[標案案號]115-05</text:p>
      <text:p text:style-name="P12">[標案名稱]臺中市西區第5屆里長選舉公報暨選舉票印製採購案</text:p>
      <text:p text:style-name="P13">[標的分類]<text:s/>財物類<text:s text:c="2"/>32 -<text:s/>紙漿,紙及紙產品;印刷品及相關的商品</text:p>
      <text:p text:style-name="P14">[財物採購性質]<text:s/>買受,定製</text:p>
      <text:p text:style-name="P15">[採購金額] 598,458元</text:p>
      <text:p text:style-name="P16">[採購金額級距]<text:s/>未達公告金額</text:p>
      <text:p text:style-name="P17">[辦理方式]<text:s/>自辦</text:p>
      <text:p text:style-name="P18">[依據法條]採購法第49條</text:p>
      <text:p text:style-name="P19">[本採購是否屬「具敏感性或國安(含資安)疑慮之業務範疇」採購]<text:s/>否</text:p>
      <text:p text:style-name="P20">[本採購是否屬「涉及國家安全」採購]<text:s/>否</text:p>
      <text:p text:style-name="P21">[預算金額] 598,458元</text:p>
      <text:p text:style-name="P22">[預算金額是否公開]<text:s/>是</text:p>
      <text:p text:style-name="P23">[後續擴充]<text:s/>否</text:p>
      <text:p text:style-name="P24">[是否受機關補助]<text:s/>是</text:p>
      <text:p text:style-name="P25">[補助機關]3.49.100.2<text:s/>臺中市選舉委員會</text:p>
      <text:p text:style-name="P26">[補助金額] 598,458元</text:p>
      <text:p text:style-name="P27">[本案是否曾以不同案號辦理招標公告]<text:s/>否</text:p>
      <text:soft-page-break/>
      <text:p text:style-name="P28">[是否提供英文招標文件]<text:s/>未提供</text:p>
      <text:p text:style-name="P29">[是否為政策及業務宣導業務]<text:s/>否</text:p>
      <text:p text:style-name="P30">[本採購是否屬中央政府計畫型案件]<text:s/>否</text:p>
      <text:p text:style-name="P31">[招標方式]<text:s/>公開取得報價單或企劃書</text:p>
      <text:p text:style-name="P32">[決標方式]<text:s/>參考最有利標精神</text:p>
      <text:p text:style-name="P33">[是否電子報價]<text:s/>否</text:p>
      <text:p text:style-name="P34">[新增公告傳輸次數]01</text:p>
      <text:p text:style-name="P35">[招標狀態]<text:s/>第一次公開取得</text:p>
      <text:p text:style-name="P36">[機關自定公告日]115/09/14</text:p>
      <text:p text:style-name="P37">[是否複數決標]<text:s/>否</text:p>
      <text:p text:style-name="P38">[是否訂有底價]<text:s/>是</text:p>
      <text:p text:style-name="P39">[價格是否納入評選]<text:s/>是</text:p>
      <text:p text:style-name="P40">[所占配分或權重是否為20%以上]<text:s/>是</text:p>
      <text:p text:style-name="P41">[本案評選項目是否包含廠商企業社會責任（CSR）指標]<text:s/>否</text:p>
      <text:p text:style-name="P42">[是否屬特殊採購]<text:s/>否</text:p>
      <text:p text:style-name="P43">[是否已辦理公開閱覽]<text:s/>否</text:p>
      <text:p text:style-name="P44">[是否屬統包]<text:s/>否</text:p>
      <text:p text:style-name="P45">[是否屬共同供應契約採購]<text:s/>否</text:p>
      <text:p text:style-name="P46">[是否屬二以上機關之聯合採購(不適用共同供應契約規定)]<text:s/>否</text:p>
      <text:p text:style-name="P47">[是否應依公共工程專業技師簽證規則實施技師簽證]<text:s/>否</text:p>
      <text:p text:style-name="P48">[是否採行協商措施]<text:s/>否</text:p>
      <text:p text:style-name="P49">[是否適用採購法第104條或105條或招標期限標準第10條或第4條之1]<text:s/>否</text:p>
      <text:p text:style-name="P50">[是否依據採購法第106條第1項第1款辦理]<text:s/>否</text:p>
      <text:p text:style-name="P51">[是否含資通系統]<text:s/>否</text:p>
      <text:p text:style-name="P52">[是否提供電子領標]<text:s/>是</text:p>
      <text:p text:style-name="P53">[機關文件費(機關實收)] 50元</text:p>
      <text:p text:style-name="P54">[系統使用費] 20元</text:p>
      <text:p text:style-name="P55">[文件代收費] 3元</text:p>
      <text:soft-page-break/>
      <text:p text:style-name="P56">[總計] 73元</text:p>
      <text:p text:style-name="P57">[機關文件費指定收款機關單位]臺中市西區區公所</text:p>
      <text:p text:style-name="P58">[機關文件費指定收款帳戶]臺中市西區區公所保管金專戶</text:p>
      <text:p text:style-name="P59">[是否提供現場領標]<text:s/>是</text:p>
      <text:p text:style-name="P60">[招標文件領取地點]403臺中市西區金山路11號</text:p>
      <text:p text:style-name="P61">[招標文件總售價]100元</text:p>
      <text:p text:style-name="P62">[付款方式]至出納領取繳費並開立收據。</text:p>
      <text:p text:style-name="P63">[是否提供電子投標]<text:s/>否</text:p>
      <text:p text:style-name="P64">[截止投標] 115/09/21 17:00</text:p>
      <text:p text:style-name="P65">[開標時間] 115/09/22 10:00</text:p>
      <text:p text:style-name="P66">[開標地點]<text:s/>本所四樓禮堂(臺中市西區金山路11號4樓)</text:p>
      <text:p text:style-name="P67">[是否須繳納押標金]<text:s/>否</text:p>
      <text:p text:style-name="P68">[投標文字]<text:s/>中文(正體字)</text:p>
      <text:p text:style-name="P69">[收受投標文件地點] 403臺中市西區金山路11號</text:p>
      <text:p text:style-name="P70">[是否依據採購法第99條]<text:s/>否</text:p>
      <text:p text:style-name="P71">[是否於招標文件載明優先決標予身心障礙福利機構團體或庇護工場]<text:s/>否</text:p>
      <text:p text:style-name="P72">[履約地點]臺中市(非原住民地區)</text:p>
      <text:p text:style-name="P73">[履約期限]選舉公報應於115年11月11日前全部印製完成，選舉票印製日期由機關函文通知(詳契約書第七條履約期限)</text:p>
      <text:p text:style-name="P74">[是否刊登公報]<text:s/>否</text:p>
      <text:p text:style-name="P75">[是否依據採購法第11條之1，成立採購工作及審查小組]<text:s/>否</text:p>
      <text:p text:style-name="P76">[本案採購契約是否採用主管機關訂定之範本]<text:s/>是</text:p>
      <text:p text:style-name="P77">[本案採購契約是否採用主管機關訂定之最新版範本]<text:s/>是</text:p>
      <text:p text:style-name="P78">[契約是否訂有依物價指數調整價金規定]<text:s/>否，招標文件未訂物價指數調整條款</text:p>
      <text:p text:style-name="P79">履約時間短</text:p>
      <text:p text:style-name="P80">[廠商資格摘要]</text:p>
      <text:soft-page-break/>
      <text:p text:style-name="P81">廠商登記或設立之證明</text:p>
      <text:p text:style-name="P82">投標廠商之基本資格須符合以下任一資格：</text:p>
      <text:p text:style-name="P83">具公司登記</text:p>
      <text:p text:style-name="P84">具商業登記</text:p>
      <text:p text:style-name="P85">廠商納稅之證明。如營業稅或所得稅</text:p>
      <text:p text:style-name="P86">廠商依工業團體法或商業團體法加入工業或商業團體之證明</text:p>
      <text:p text:style-name="P87">除上述外之其他資格</text:p>
      <text:p text:style-name="P88">具有合法登記之公司行號，可完成提供本採購案所需標的物者。</text:p>
      <text:p text:style-name="P89">[是否訂有與履約能力有關之基本資格]否</text:p>
      <text:p text:style-name="P90">[附加說明]</text:p>
      <text:p text:style-name="P91">未達公告金額之採購，爭議屬政府採購法第31條規定不予發還或追繳押標金之爭議，始得提出申訴。</text:p>
      <text:p text:style-name="P92">1、本採購合約書立後交付或使用時，請得標廠商自行上網或電洽臺中市政府地方稅務局或各分局，依契據性質開立臺中市印花稅應納稅額繳款書，並繳納之；該局免費服務電話為0800-086969。</text:p>
      <text:p text:style-name="P93">2、本案依政府採購法49條規定，辦理第一次公開取得報價單或企劃書。經簽准依「中央機關未達公告金額採購招標辦法」第3條規定，於公告結果未能取得3家以上廠商之企劃書時，當場改採限制性招標。</text:p>
      <text:p text:style-name="P94">3、本案財物採購案免押標金，履約保證金30000元整。</text:p>
      <text:p text:style-name="P95">4、本案為單價決標，採公開取得-取最有利標精神(訂有底價)決標。(投標須知73點)</text:p>
      <text:p text:style-name="P96">5、本案評審小組會議時間於開標後另行通知投標廠商。</text:p>
      <text:p text:style-name="P97">[是否刊登英文公告]<text:s/>否</text:p>
      <text:p text:style-name="P98">[疑義、異議、申訴及檢舉受理單位]</text:p>
      <text:p text:style-name="P99">[疑義、異議受理單位]臺中市西區區公所</text:p>
      <text:p text:style-name="P100">[申訴受理單位]</text:p>
      <text:soft-page-break/>
      <text:p text:style-name="P101">臺中市政府採購申訴審議委員會-(地址：407臺中市西屯區臺灣大道3段99號文心樓10樓、電話：04-22289111分機23600、傳真：04-22542611、申訴專線電話：04-22177293)</text:p>
      <text:p text:style-name="P102">[檢舉受理單位]</text:p>
      <text:p text:style-name="P103">地方政府-臺中市政府採購稽核小組-(地址：407臺中市西屯區臺灣大道三段99號(文心樓9樓)、電話：04-22177360、傳真：04-22202876、臺中市政府政風處檢舉信箱：臺中向上郵局第120號信箱)</text:p>
      <text:p text:style-name="P104">臺中市調查處-(地址：403臺中市西區英才路525號;臺中市郵政60000號信箱、電話：04-23038888)</text:p>
      <text:p text:style-name="P105">法務部調查局-(地址：231新北市新店區中華路74號;新店郵政60000號信箱、電話：02-29177777、傳真：02-29188888)</text:p>
      <text:p text:style-name="P106">法務部廉政署-(地址：100臺北市中正區博愛路166號;100006國史館郵局第153號信箱、電話：0800286586、傳真：02-23811234)</text:p>
      <text:p text:style-name="P107">中央採購稽核小組-(地址：110臺北市信義區松仁路3號9樓、電話：02-87897548、傳真：02-87897554)</text:p>
      <text:p text:style-name="P108">[招標公告傳輸時間] 115/09/11 14:57</text:p>
      <text:p text:style-name="P109">註：<text:s/>◎以上招標公告內容如與招標文件不一致者，請依政府採購法第41條向招標機關反映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孟華</meta:initial-creator>
    <dc:creator>區公所11204 西區</dc:creator>
    <meta:creation-date>2026-09-14T01:48:00Z</meta:creation-date>
    <dc:date>2026-09-14T01:49:00Z</dc:date>
    <meta:template xlink:href="Normal.dotm" xlink:type="simple"/>
    <meta:editing-cycles>2</meta:editing-cycles>
    <meta:editing-duration>PT60S</meta:editing-duration>
    <meta:document-statistic meta:page-count="5" meta:paragraph-count="5" meta:word-count="391" meta:character-count="2615" meta:row-count="18" meta:non-whitespace-character-count="2229"/>
  </office:meta>
</office:document-meta>
</file>